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6b2cd" fo:background-color="#ffff00" style:font-size-asian="14pt" style:font-size-complex="14p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5e28b" officeooo:paragraph-rsid="0016b2cd" fo:background-color="#ffff00" style:font-size-asian="14pt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6b2cd" fo:background-color="transparent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6b2cd" fo:background-color="transparent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6b2cd"/>
    </style:style>
    <style:style style:name="T1" style:family="text">
      <style:text-properties fo:background-color="transparent" loext:char-shading-value="0"/>
    </style:style>
    <style:style style:name="T2" style:family="text">
      <style:text-properties fo:background-color="transparent" loext:char-shading-value="0" style:language-asian="en" style:country-asian="US" style:font-name-complex="Times New Roman"/>
    </style:style>
    <style:style style:name="T3" style:family="text">
      <style:text-properties officeooo:rsid="000caddb" fo:background-color="transparent" loext:char-shading-value="0" style:language-asian="en" style:country-asian="US" style:font-name-complex="Times New Roman"/>
    </style:style>
    <style:style style:name="T4" style:family="text">
      <style:text-properties fo:color="#000000" loext:opacity="100%" fo:background-color="transparent" loext:char-shading-value="0"/>
    </style:style>
    <style:style style:name="T5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officeooo:rsid="002c24d7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3">1</text:span><text:span text:style-name="T2">2.08.2025</text:span></text:p>
      <text:p text:style-name="P3">8. О проведении экспертно-аналитического мероприятия</text:p>
      <text:p text:style-name="P5">Основание: Распоряжение контрольно-счетной палаты муниципального образования Курганинский район 05.08.2025 года № 52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4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5">от </text:span><text:span text:style-name="T9">15</text:span><text:span text:style-name="T5"> августа 2024 года № </text:span><text:span text:style-name="T10">771</text:span><text:span text:style-name="T5"> № «Об утверждении муниципальной программы муниципального образования Курганинский район </text:span><text:span text:style-name="T6">«</text:span><text:span text:style-name="T10">Обеспечен</text:span><text:span text:style-name="T11">ие безопа</text:span><text:span text:style-name="T7">сности </text:span><text:span text:style-name="T8">населения </text:span><text:span text:style-name="T6">на 2025-20</text:span><text:span text:style-name="T5">30</text:span><text:span text:style-name="T6"> годы»</text:span><text:span text:style-name="T4">.</text:span></text:p>
      <text:p text:style-name="P4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<text:span text:style-name="T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6:32.745000000</meta:creation-date>
    <dc:date>2025-10-02T16:26:43.795000000</dc:date>
    <meta:editing-duration>PT11S</meta:editing-duration>
    <meta:editing-cycles>1</meta:editing-cycles>
    <meta:document-statistic meta:table-count="0" meta:image-count="0" meta:object-count="0" meta:page-count="1" meta:paragraph-count="6" meta:word-count="127" meta:character-count="1201" meta:non-whitespace-character-count="1079"/>
    <meta:generator>LibreOffice/7.3.4.2$Windows_X86_64 LibreOffice_project/728fec16bd5f605073805c3c9e7c4212a0120dc5</meta:generator>
  </office:meta>
</office:document-meta>
</file>